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style:vertical-align="baseline"/>
      <style:text-properties fo:hyphenate="false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P3" style:parent-style-name="內文" style:family="paragraph">
      <style:paragraph-properties style:snap-to-layout-grid="false" fo:text-align="end" style:vertical-align="baseline"/>
      <style:text-properties style:font-name-asian="標楷體" style:letter-kerning="true" fo:font-size="11pt" style:font-size-asian="11pt" style:font-size-complex="11pt" fo:hyphenate="false"/>
    </style:style>
    <style:style style:name="P4" style:parent-style-name="內文" style:family="paragraph">
      <style:paragraph-properties style:snap-to-layout-grid="false" style:vertical-align="baseline"/>
      <style:text-properties fo:hyphenate="false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text-align="justify" fo:margin-top="0.125in" fo:text-indent="0.3979in"/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justify" fo:margin-top="0.125in" fo:text-indent="0.3979in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28" style:family="table-column">
      <style:table-column-properties style:column-width="5.3944in" style:use-optimal-column-width="false"/>
    </style:style>
    <style:style style:name="Table27" style:family="table">
      <style:table-properties style:width="5.3944in" fo:margin-left="0in" table:align="left"/>
    </style:style>
    <style:style style:name="TableRow29" style:family="table-row">
      <style:table-row-properties style:min-row-height="1.6097in" style:use-optimal-row-height="false"/>
    </style:style>
    <style:style style:name="TableCell30" style:family="table-cell">
      <style:table-cell-properties fo:border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widows="2" fo:orphans="2" style:text-autospace="none" style:vertical-align="bottom" fo:margin-top="0.0833in" fo:margin-bottom="0.0833in" fo:text-indent="0.1111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2" style:parent-style-name="內文" style:family="paragraph">
      <style:paragraph-properties fo:widows="2" fo:orphans="2" style:text-autospace="none" style:vertical-align="bottom" fo:margin-top="0.0833in" fo:margin-bottom="0.0833in" fo:text-indent="0.1111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3" style:parent-style-name="內文" style:family="paragraph">
      <style:paragraph-properties fo:widows="2" fo:orphans="2" style:text-autospace="none" style:vertical-align="bottom" fo:margin-top="0.0833in" fo:margin-bottom="0.0833in" fo:text-indent="0.1111in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36" style:parent-style-name="內文" style:family="paragraph">
      <style:paragraph-properties fo:widows="2" fo:orphans="2" style:text-autospace="none" style:vertical-align="bottom" fo:margin-top="0.0833in" fo:margin-bottom="0.0833in" fo:text-indent="0.1111in"/>
      <style:text-properties style:font-name-asian="標楷體" fo:font-weight="bold" style:font-weight-asian="bold" style:font-weight-complex="bold" fo:font-size="16pt" style:font-size-asian="16pt"/>
    </style:style>
    <style:style style:name="P37" style:parent-style-name="內文" style:family="paragraph">
      <style:paragraph-properties fo:widows="2" fo:orphans="2" style:text-autospace="none" style:vertical-align="bottom" fo:margin-top="0.0833in" fo:margin-bottom="0.0833in" fo:text-indent="0.1111in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4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42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text-indent="0.3333in"/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fo:text-indent="0.3333in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1" text:anchor-type="paragraph" svg:x="-0.01806in" svg:y="0.01042in" svg:width="3.2in" svg:height="0.60694in" style:rel-width="scale" style:rel-height="scale"><draw:image xlink:href="media/image1.png" xlink:type="simple" xlink:show="embed" xlink:actuate="onLoad"/><svg:title/><svg:desc>D:\D\@107學年度\@28.重點工作計劃\103-重點工作計畫(103.1-12)\103-招生入口網(103.11.13)\附件2.廠商網站初版設計\images\logo.png</svg:desc></draw:frame></text:span></text:p>
      <text:p text:style-name="P3">112台北市北投區明德路365號<text:s text:c="4"/>28227101轉7601、7602</text:p>
      <text:p text:style-name="P4"><text:span text:style-name="T5"><text:s text:c="3"/></text:span><text:span text:style-name="T6">嬰幼兒保育系</text:span></text:p>
      <text:p text:style-name="P7">碩士班論文計畫口試委員邀請函</text:p>
      <text:p text:style-name="P8">教授 <text:s/>道鑒：</text:p>
      <text:p text:style-name="P9"><text:span text:style-name="T10">茲敦請您擔任本所</text:span><text:span text:style-name="T11"><text:s/></text:span><text:span text:style-name="T12"><text:s/></text:span><text:span text:style-name="T13"><text:s/></text:span><text:span text:style-name="T14">年度第</text:span><text:span text:style-name="T15"><text:s text:c="2"/></text:span><text:span text:style-name="T16">學期</text:span><text:span text:style-name="T17">碩士班學生</text:span><text:span text:style-name="T18">­</text:span><text:span text:style-name="T19">­__________</text:span><text:span text:style-name="T20"><text:s text:c="8"/></text:span><text:span text:style-name="T21"><text:s/></text:span><text:span text:style-name="T22">論文計畫</text:span><text:span text:style-name="T23">口試委員。隨函附上該生之</text:span><text:span text:style-name="T24">論文</text:span><text:span text:style-name="T25">資料乙份，敬請 <text:s/>審查。口試委員審查後，若認為不宜舉行口試，請於預定口試前三天通知指導教授。</text:span><text:span text:style-name="T26">考試相關事宜如下﹕</text:span></text:p>
      <table:table table:style-name="Table27">
        <table:table-columns>
          <table:table-column table:style-name="TableColumn28"/>
        </table:table-columns>
        <table:table-row table:style-name="TableRow29">
          <table:table-cell table:style-name="TableCell30">
            <text:p text:style-name="P31">論文題目：</text:p>
            <text:p text:style-name="P32">口試日期：　　　年　　　月　　　日　　時　<text:s text:c="2"/>分</text:p>
            <text:p text:style-name="P33"><text:span text:style-name="T34">口試地點：</text:span><text:span text:style-name="T35"><text:s/></text:span></text:p>
            <text:p text:style-name="P36">論文指導教授：</text:p>
            <text:p text:style-name="P37"><text:span text:style-name="T38">口試委員</text:span><text:span text:style-name="T39">﹕</text:span><text:span text:style-name="T40"><text:s text:c="8"/></text:span><text:span text:style-name="T41">、 <text:s text:c="8"/>、</text:span></text:p>
          </table:table-cell>
        </table:table-row>
      </table:table>
      <text:p text:style-name="P42"/>
      <text:p text:style-name="P43">耑此懇託 <text:s text:c="6"/>順頌</text:p>
      <text:p text:style-name="P44">道 <text:s text:c="3"/>安</text:p>
      <text:p text:style-name="P45"/>
      <text:p text:style-name="P46"><text:s text:c="23"/><text:s text:c="3"/>所長<text:s text:c="4"/><text:s text:c="3"/><text:s text:c="2"/><text:s text:c="8"/>敬 啟</text:p>
      <text:p text:style-name="P47"><text:span text:style-name="T48"><text:s text:c="32"/>年 <text:s text:c="4"/>月 <text:s text:c="5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4923in" fo:margin-right="1.141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昕皓 陳</dc:creator>
    <meta:creation-date>2022-09-15T07:49:00Z</meta:creation-date>
    <dc:date>2022-09-15T07:49:00Z</dc:date>
    <meta:print-date>2020-12-11T07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7" meta:character-count="382" meta:row-count="2" meta:non-whitespace-character-count="326"/>
  </office:meta>
</office:document-meta>
</file>